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cb202" officeooo:paragraph-rsid="000cb20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8/2026</text:p>
      <text:p text:style-name="Standard"/>
      <text:p text:style-name="Standard">Clearlake Oaks County Water District</text:p>
      <text:p text:style-name="Standard">12952 E. Hwy 20 </text:p>
      <text:p text:style-name="Standard">Clearlake Oaks, CA</text:p>
      <text:p text:style-name="Standard">95423</text:p>
      <text:p text:style-name="Standard"/>
      <text:p text:style-name="Standard">Dear Clearlake Oaks Water District (CLOWD),</text:p>
      <text:p text:style-name="Standard"/>
      <text:p text:style-name="Standard">In January of 2016 I received a $3,500 two-month Spring Valley CLOWD charge, because of a 200,000 leak I didn't know I had. </text:p>
      <text:p text:style-name="Standard"/>
      <text:p text:style-name="Standard">I had unknowingly purchased a house with cheap, now 50-year-old PVC water pipes, laid by the original home owner/builder, that generated a substantial leak during a period of frequent rain that I was unaware of until I got my bill. The original home owners had planted a small oak tree right over the pipeline to the house almost 150 feet from the CLOWD meter at the road, that was meant to shade a deck that contained my utility boxes. </text:p>
      <text:p text:style-name="Standard"/>
      <text:p text:style-name="Standard">Problem was, the tree had kept growing until it was over 100 feet tall when I moved in, and its roots had grown through the pipes. However, officials at that time gracefully forgave half of the bill, and let me pay the rest over time, after I trenched more than five feet down for almost 75 feet to unearth the damaged pipe and fix the leak(s)</text:p>
      <text:p text:style-name="Standard"/>
      <text:p text:style-name="Standard">At that time I also discovered the main probem causing the loss of so much water in such a short time was the design of the entire water system; water arrives at our utility boxes at 150 psi or more (180 psi at mine) because the water is pumped up to and stored at a water tank hundreds of feet above the valley floor from the intake down on the creek. So all leaks immediately become bad leaks. In a "normal" subdivision the water pressure at the meter is usually 60 psi, or less.</text:p>
      <text:p text:style-name="Standard"/>
      <text:p text:style-name="Standard">By CLOWD's own estimate, the Spring Valley water system now leaks (wastes) over a million gallons of fresh water a year!</text:p>
      <text:p text:style-name="Standard"/>
      <text:p text:style-name="Standard">The solution to this problem was designed by Jim Moffit, <text:s/>my long-time-up-the-street friend and neighbor who designed and built his own 30-plus-room house and whose companies had designed and built entire sub-divisions in the past. Walk into the community center and you'll step on the first donated and signed cement block, his. His elegant solution to the engineering problem is attached.</text:p>
      <text:p text:style-name="Standard"/>
      <text:p text:style-name="Standard">I also have a greater-than-most familiarity with the local water system because I served on the planning commission advisory board, attending required meetings in the Spring Valley Community Center for several years.</text:p>
      <text:p text:style-name="Standard"/>
      <text:p text:style-name="Standard">Indeed, my first paying job when I got here was the monthly maintenance and cleanup of the building, including bathrooms and kitchen with giant oven to serve a capacity of 80 (or more). The use of the building has declined since Covid, but it's coming back slowly, and I look forward to that, as I live close enough to see it from my deck. </text:p>
      <text:p text:style-name="Standard"/>
      <text:p text:style-name="Standard">I also built the first Spring Valley Website at SVLPOA.ORG, although the board has let the domain lapse. </text:p>
      <text:p text:style-name="Standard"/>
      <text:p text:style-name="Standard"><text:soft-page-break/>So, I'm intimately familiar with the problems our water system still has, generated by the water districts' poor design in the past, and the mistakes they continue to make.</text:p>
      <text:p text:style-name="Standard"/>
      <text:p text:style-name="Standard">And the solution is to fix the problem, not charge us more to compensate for their ineptitude.</text:p>
      <text:p text:style-name="Standard"/>
      <text:p text:style-name="Standard">Respectfully,</text:p>
      <text:p text:style-name="Standard"/>
      <text:p text:style-name="Standard"/>
      <text:p text:style-name="Standard">Christopher J. Musser</text:p>
      <text:p text:style-name="Standard">707-998-9315</text:p>
      <text:p text:style-name="Standard">17264 Cache Creek Rd.</text:p>
      <text:p text:style-name="Standard">Clearlake Oaks, CA 95423</text:p>
      <text:p text:style-name="Standard">http://muscomm.com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4T18:51:10.259734200</meta:creation-date>
    <dc:date>2026-08-24T18:51:56.181864800</dc:date>
    <meta:editing-duration>PT46S</meta:editing-duration>
    <meta:editing-cycles>1</meta:editing-cycles>
    <meta:document-statistic meta:table-count="0" meta:image-count="0" meta:object-count="0" meta:page-count="2" meta:paragraph-count="23" meta:word-count="538" meta:character-count="3055" meta:non-whitespace-character-count="2534"/>
    <meta:generator>LibreOffice/26.2.5.2$Windows_X86_64 LibreOffice_project/cd7284b4cbbfeb507e630c1aac019f4157393acb</meta:generator>
  </office:meta>
</office:document-meta>
</file>